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list-style-name="WW8Num1" style:family="paragraph"/>
    <style:style style:name="P3" style:parent-style-name="Standard" style:list-style-name="WW8Num1" style:family="paragraph"/>
    <style:style style:name="P4" style:parent-style-name="Standard" style:list-style-name="WW8Num1" style:family="paragraph"/>
    <style:style style:name="P5" style:parent-style-name="Standard" style:list-style-name="WW8Num1" style:family="paragraph"/>
    <style:style style:name="P6" style:parent-style-name="Standard" style:list-style-name="WW8Num1" style:family="paragraph"/>
  </office:automatic-styles>
  <office:body>
    <office:text text:use-soft-page-breaks="true">
      <text:p text:style-name="P1">Obec Kovčín</text:p>
      <text:p text:style-name="Standard"/>
      <text:p text:style-name="Standard"/>
      <text:p text:style-name="Standard"/>
      <text:p text:style-name="Standard"/>
      <text:p text:style-name="Standard">Výroční zpráva za rok 2024</text:p>
      <text:p text:style-name="Standard"/>
      <text:p text:style-name="Standard">V roce 2024 byl proveden<text:s/>záznam o postupu při poskytování informací</text:p>
      <text:p text:style-name="Standard">dle zákona 106/1999 Sb.</text:p>
      <text:p text:style-name="Standard">Osnova výroční zprávy dle §18, odstavce<text:s/>1, zákona č.106/1999 Sb.</text:p>
      <text:list text:style-name="WW8Num1">
        <text:list-item text:start-value="1">
          <text:p text:style-name="P2">počet<text:s/>podaných žádostí o informaci : 1</text:p>
        </text:list-item>
        <text:list-item>
          <text:p text:style-name="P3">počet podaných odvolání proti rozhodnutí : 0</text:p>
        </text:list-item>
        <text:list-item>
          <text:p text:style-name="P4">opis podstatných částí každého rozsudku soudu : 0</text:p>
        </text:list-item>
        <text:list-item>
          <text:p text:style-name="P5">výsledek řízení o sankcích za nedodržení tohoto zákona : 0</text:p>
        </text:list-item>
        <text:list-item>
          <text:p text:style-name="P6">další informace o uplatňování tohoto zákona : -</text:p>
        </text:list-item>
      </text:list>
      <text:p text:style-name="Standard"/>
      <text:p text:style-name="Standard"/>
      <text:p text:style-name="Standard"/>
      <text:p text:style-name="Standard">27.1.2025<text:s text:c="25"/><text:s text:c="19"/>Lenka Dratonari</text:p>
      <text:p text:style-name="Standard"><text:tab/><text:tab/><text:tab/><text:tab/><text:tab/><text:tab/><text:tab/><text:tab/><text:tab/><text:tab/><text:tab/><text:tab/><text:tab/><text:tab/><text:tab/><text:tab/><text:tab/><text:s text:c="5"/><text:s/><text:tab/><text:s text:c="2"/>starostka obce</text:p>
      <text:p text:style-name="Normální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text:list-style style:name="WW8Num1" style:display-name="WW8Num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Uživatel</dc:creator>
    <meta:creation-date>2016-02-04T07:18:00Z</meta:creation-date>
    <dc:date>2025-01-27T09:24:00Z</dc:date>
    <meta:template xlink:href="Normal" xlink:type="simple"/>
    <meta:editing-cycles>5</meta:editing-cycles>
    <meta:editing-duration>PT120S</meta:editing-duration>
    <meta:document-statistic meta:page-count="1" meta:paragraph-count="1" meta:word-count="80" meta:character-count="556" meta:row-count="3" meta:non-whitespace-character-count="477"/>
  </office:meta>
</office:document-meta>
</file>